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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center" fo:margin-bottom="0in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" style:parent-style-name="Normalny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3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4" style:parent-style-name="Normalny" style:family="paragraph">
      <style:paragraph-properties fo:text-align="center" fo:margin-bottom="0in"/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5" style:parent-style-name="Normalny" style:family="paragraph">
      <style:paragraph-properties fo:text-align="justify" fo:margin-bottom="0in"/>
      <style:text-properties style:font-name="Times New Roman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P6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7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8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9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0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1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2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3" style:parent-style-name="Akapitzlistą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4" style:parent-style-name="Akapitzlistą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5" style:parent-style-name="Akapitzlistą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6" style:parent-style-name="Akapitzlistą" style:list-style-name="LFO1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7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8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9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0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1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22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TableColumn24" style:family="table-column">
      <style:table-column-properties style:column-width="0.6006in"/>
    </style:style>
    <style:style style:name="TableColumn25" style:family="table-column">
      <style:table-column-properties style:column-width="1.3319in"/>
    </style:style>
    <style:style style:name="TableColumn26" style:family="table-column">
      <style:table-column-properties style:column-width="0.8076in"/>
    </style:style>
    <style:style style:name="TableColumn27" style:family="table-column">
      <style:table-column-properties style:column-width="1.2618in"/>
    </style:style>
    <style:style style:name="TableColumn28" style:family="table-column">
      <style:table-column-properties style:column-width="1.2618in"/>
    </style:style>
    <style:style style:name="TableColumn29" style:family="table-column">
      <style:table-column-properties style:column-width="1.0291in"/>
    </style:style>
    <style:style style:name="Table23" style:family="table">
      <style:table-properties style:width="6.293in" fo:margin-left="0in" table:align="lef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ny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ny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ny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Norma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ny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ny" style:family="paragraph">
      <style:paragraph-properties fo:text-align="justify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6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57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58" style:parent-style-name="Normalny" style:family="paragraph">
      <style:paragraph-properties fo:text-align="justify" fo:margin-bottom="0in"/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59" style:parent-style-name="Normalny" style:family="paragraph">
      <style:paragraph-properties fo:text-align="justify" fo:margin-bottom="0in"/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60" style:parent-style-name="Normalny" style:family="paragraph">
      <style:paragraph-properties fo:text-align="justify" fo:margin-bottom="0in"/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61" style:parent-style-name="Normalny" style:family="paragraph">
      <style:paragraph-properties fo:text-align="justify" fo:margin-bottom="0in"/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P62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63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64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65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66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67" style:parent-style-name="Normalny" style:family="paragraph">
      <style:paragraph-properties fo:text-align="justify" fo:margin-bottom="0in"/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INFORMACJA Z OTWARCIA OFERT<text:s/></text:p>
      <text:p text:style-name="P2">Dotyczy postępowania prowadzonego w formie zapytania ofertowego pn.:</text:p>
      <text:p text:style-name="P3"/>
      <text:p text:style-name="P4">„Przygotowanie i dostarczenie posiłków dla uczniów Szkoły Podstawowej w Podedwórzu <text:s text:c="7"/>w roku szkolnym 2026/2027”</text:p>
      <text:p text:style-name="P5"/>
      <text:p text:style-name="P6">Zamawiający:</text:p>
      <text:p text:style-name="P7">Zespół Placówek Oświatowych w Podedwórzu</text:p>
      <text:p text:style-name="P8">Podedwórze 96</text:p>
      <text:p text:style-name="P9">21-222 Podedwórze</text:p>
      <text:p text:style-name="P10"/>
      <text:p text:style-name="P11">Zapytanie ofertowe zostało opublikowane w dniu 20 lipca 2026 r. w Biuletynie Informacji Publicznej Zespołu Placówek Oświatowych w Podedwórzu oraz przesłane drogą elektroniczną do następujących potencjalnych Wykonawców:</text:p>
      <text:p text:style-name="P12"/>
      <text:list text:style-name="LFO1" text:continue-numbering="true">
        <text:list-item>
          <text:p text:style-name="P13">karczmawisznice@op.pl</text:p>
        </text:list-item>
        <text:list-item>
          <text:p text:style-name="P14">hotelorion@interia.pl</text:p>
        </text:list-item>
        <text:list-item>
          <text:p text:style-name="P15">tomasz.pawliszak@ranczofelix.pl</text:p>
        </text:list-item>
        <text:list-item>
          <text:p text:style-name="P16">andrzej.hajbos@gmail.com</text:p>
        </text:list-item>
      </text:list>
      <text:p text:style-name="P17"/>
      <text:p text:style-name="P18">Zamawiający informuje, że w dniu<text:s/>27<text:s/>lipca 2026 r. o godz. 10:30 dokonano otwarcia ofert złożonych w postępowaniu prowadzonym w formie zapytania ofertowego na usługę przygotowania i dostarczania posiłków dla uczniów Szkoły Podstawowej w Podedwórzu oraz dzieci korzystających z wychowania przedszkolnego w roku szkolnym 2026/2027.</text:p>
      <text:p text:style-name="P19"/>
      <text:p text:style-name="P20">Termin składania ofert upłynął w dniu<text:s/>27<text:s/>lipca 2026 r. o godz. 10:00.</text:p>
      <text:p text:style-name="P21">W wyznaczonym terminie wpłynęła 1 oferta.</text:p>
      <text:p text:style-name="P22">Wykaz złożonych ofert: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Nr. oferty</text:p>
          </table:table-cell>
          <table:table-cell table:style-name="TableCell33">
            <text:p text:style-name="P34">Nazwa i adres Wykonawcy</text:p>
          </table:table-cell>
          <table:table-cell table:style-name="TableCell35">
            <text:p text:style-name="P36">Cena brutto za obiad dla ucznia SP<text:s/>(x35 obiadów)</text:p>
          </table:table-cell>
          <table:table-cell table:style-name="TableCell37">
            <text:p text:style-name="P38">Cena brutto za obiad dla dzieci przedszkolnych<text:s/>(x29 obiadów)</text:p>
          </table:table-cell>
          <table:table-cell table:style-name="TableCell39">
            <text:p text:style-name="P40">Cena brutto za śniadanie dla dzieci przedszkolnych<text:s/>(x24 śniadania)<text:s/></text:p>
          </table:table-cell>
          <table:table-cell table:style-name="TableCell41">
            <text:p text:style-name="P42">Łączna dzienna wartość brutto</text:p>
          </table:table-cell>
        </table:table-row>
        <table:table-row table:style-name="TableRow43">
          <table:table-cell table:style-name="TableCell44">
            <text:p text:style-name="P45">1</text:p>
          </table:table-cell>
          <table:table-cell table:style-name="TableCell46">
            <text:p text:style-name="P47">FH „MAX” LINKIEWICZ BOGDAN, UL. WŁODAWSKA 4A, 21-580 WISZNICE</text:p>
          </table:table-cell>
          <table:table-cell table:style-name="TableCell48">
            <text:p text:style-name="P49">11,00 zł</text:p>
          </table:table-cell>
          <table:table-cell table:style-name="TableCell50">
            <text:p text:style-name="P51">10,00<text:s/>zł</text:p>
          </table:table-cell>
          <table:table-cell table:style-name="TableCell52">
            <text:p text:style-name="P53">8,00<text:s/>zł</text:p>
          </table:table-cell>
          <table:table-cell table:style-name="TableCell54">
            <text:p text:style-name="P55">867,00<text:s/>zł</text:p>
          </table:table-cell>
        </table:table-row>
      </table:table>
      <text:p text:style-name="P56"/>
      <text:p text:style-name="P57">Zamawiający przystąpi do badania i oceny złożonej oferty zgodnie z warunkami określonymi w zapytaniu ofertowym.</text:p>
      <text:p text:style-name="P58"/>
      <text:p text:style-name="P59">Podedwórze, dnia<text:s/>27.07.2026 r. <text:s text:c="21"/><text:tab/><text:tab/>Marzenna Chilimoniuk</text:p>
      <text:p text:style-name="P60"><text:tab/><text:tab/><text:tab/><text:tab/><text:tab/><text:tab/><text:tab/><text:tab/><text:tab/>(-)</text:p>
      <text:p text:style-name="P61"><text:tab/><text:tab/><text:tab/><text:tab/><text:tab/><text:tab/><text:tab/><text:s text:c="4"/>Dyrektor ZPO w Podedwórzu</text:p>
      <text:p text:style-name="P62"/>
      <text:p text:style-name="P63"><text:s/></text:p>
      <text:p text:style-name="P64"/>
      <text:p text:style-name="P65"/>
      <text:p text:style-name="P66"/>
      <text:p text:style-name="P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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nna Grochoła</meta:initial-creator>
    <dc:creator>Anna Grochoła</dc:creator>
    <meta:creation-date>2026-07-15T13:14:00Z</meta:creation-date>
    <dc:date>2026-07-28T07:55:00Z</dc:date>
    <meta:template xlink:href="Normal.dotm" xlink:type="simple"/>
    <meta:editing-cycles>7</meta:editing-cycles>
    <meta:editing-duration>PT2580S</meta:editing-duration>
    <meta:document-statistic meta:page-count="2" meta:paragraph-count="3" meta:word-count="240" meta:character-count="1679" meta:row-count="12" meta:non-whitespace-character-count="1442"/>
  </office:meta>
</office:document-meta>
</file>